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000000005B0000006AC434DA99B.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Garamond1" svg:font-family="Garamond"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top="0cm" fo:margin-bottom="0.247cm" fo:text-align="justify" style:justify-single-word="false"/>
    </style:style>
    <style:style style:name="P2" style:family="paragraph" style:parent-style-name="Standard">
      <style:paragraph-properties fo:margin-top="0cm" fo:margin-bottom="0.247cm" fo:text-align="center" style:justify-single-word="false"/>
      <style:text-properties style:font-name="Garamond" fo:font-size="11pt" fo:font-style="italic" style:font-name-asian="Garamond1" style:font-size-asian="11pt" style:font-style-asian="italic" style:font-name-complex="Garamond1" style:font-size-complex="11pt" style:font-style-complex="italic"/>
    </style:style>
    <style:style style:name="P3" style:family="paragraph" style:parent-style-name="Standard">
      <style:paragraph-properties fo:margin-top="0cm" fo:margin-bottom="0.247cm" fo:text-align="justify" style:justify-single-word="false"/>
      <style:text-properties style:font-name="Garamond" fo:font-size="11pt" fo:font-style="italic" style:font-name-asian="Garamond1" style:font-size-asian="11pt" style:font-style-asian="italic" style:font-name-complex="Garamond1" style:font-size-complex="11pt" style:font-style-complex="italic"/>
    </style:style>
    <style:style style:name="P4" style:family="paragraph" style:parent-style-name="Standard">
      <style:paragraph-properties fo:margin-top="0cm" fo:margin-bottom="0.247cm" fo:text-align="justify" style:justify-single-word="false"/>
      <style:text-properties style:font-name="Garamond" fo:font-size="11pt" style:font-name-asian="Garamond1" style:font-size-asian="11pt" style:font-name-complex="Garamond1" style:font-size-complex="11pt"/>
    </style:style>
    <style:style style:name="P5" style:family="paragraph" style:parent-style-name="Standard">
      <style:paragraph-properties fo:margin-top="0cm" fo:margin-bottom="0.247cm" fo:text-align="end" style:justify-single-word="false"/>
      <style:text-properties style:font-name="Garamond" fo:font-size="11pt" style:font-name-asian="Garamond1" style:font-size-asian="11pt" style:font-name-complex="Garamond1" style:font-size-complex="11pt"/>
    </style:style>
    <style:style style:name="P6" style:family="paragraph" style:parent-style-name="Standard">
      <style:paragraph-properties fo:margin-top="0cm" fo:margin-bottom="0.247cm" fo:text-align="justify" style:justify-single-word="false"/>
      <style:text-properties style:font-name="Garamond" fo:font-size="11pt" fo:font-weight="bold" style:font-name-asian="Garamond1" style:font-size-asian="11pt" style:font-weight-asian="bold" style:font-name-complex="Garamond1" style:font-size-complex="11pt" style:font-weight-complex="bold"/>
    </style:style>
    <style:style style:name="P7" style:family="paragraph" style:parent-style-name="Standard">
      <style:paragraph-properties fo:margin-top="0cm" fo:margin-bottom="0.247cm" fo:text-align="end" style:justify-single-word="false"/>
    </style:style>
    <style:style style:name="P8" style:family="paragraph" style:parent-style-name="Standard">
      <style:paragraph-properties fo:margin-top="0cm" fo:margin-bottom="0.212cm" fo:text-align="center" style:justify-single-word="false"/>
      <style:text-properties style:font-name="Garamond" fo:font-size="13pt" fo:font-weight="bold" style:font-name-asian="Garamond1" style:font-size-asian="13pt" style:font-weight-asian="bold" style:font-name-complex="Garamond1" style:font-size-complex="13pt" style:font-weight-complex="bold"/>
    </style:style>
    <style:style style:name="P9" style:family="paragraph" style:parent-style-name="Standard">
      <style:paragraph-properties fo:margin-top="0cm" fo:margin-bottom="0.212cm" fo:text-align="center" style:justify-single-word="false"/>
      <style:text-properties style:font-name="Garamond" fo:font-size="10pt" fo:font-weight="normal" style:font-name-asian="Garamond1" style:font-size-asian="10pt" style:font-weight-asian="normal" style:font-name-complex="Garamond1" style:font-size-complex="10pt" style:font-weight-complex="normal"/>
    </style:style>
    <style:style style:name="P10" style:family="paragraph" style:parent-style-name="Standard">
      <style:paragraph-properties fo:margin-top="0cm" fo:margin-bottom="0.212cm" fo:text-align="center" style:justify-single-word="false"/>
      <style:text-properties style:font-name="Garamond" fo:font-size="12pt" fo:font-weight="bold" style:font-name-asian="Garamond1" style:font-size-asian="12pt" style:font-weight-asian="bold" style:font-name-complex="Garamond1" style:font-size-complex="12pt" style:font-weight-complex="bold"/>
    </style:style>
    <style:style style:name="P11" style:family="paragraph" style:parent-style-name="Standard">
      <style:paragraph-properties fo:margin-top="0.459cm" fo:margin-bottom="0.247cm" fo:background-color="#ddebf7">
        <style:background-image/>
      </style:paragraph-properties>
      <style:text-properties style:font-name="Garamond" fo:font-size="11pt" fo:font-weight="bold" style:font-name-asian="Garamond1" style:font-size-asian="11pt" style:font-weight-asian="bold" style:font-name-complex="Garamond1" style:font-size-complex="11pt" style:font-weight-complex="bold"/>
    </style:style>
    <style:style style:name="P12" style:family="paragraph" style:parent-style-name="Standard">
      <style:paragraph-properties fo:margin-top="0.459cm" fo:margin-bottom="0.247cm" fo:break-before="page" fo:background-color="#ddebf7">
        <style:background-image/>
      </style:paragraph-properties>
      <style:text-properties style:font-name="Garamond" fo:font-size="11pt" fo:font-weight="bold" style:font-name-asian="Garamond1" style:font-size-asian="11pt" style:font-weight-asian="bold" style:font-name-complex="Garamond1" style:font-size-complex="11pt" style:font-weight-complex="bold"/>
    </style:style>
    <style:style style:name="P13" style:family="paragraph" style:parent-style-name="Standard">
      <style:paragraph-properties fo:margin-left="0.76cm" fo:margin-right="0cm" fo:margin-top="0cm" fo:margin-bottom="0.212cm" fo:text-align="justify" style:justify-single-word="false" fo:text-indent="0cm" style:auto-text-indent="false"/>
      <style:text-properties style:font-name="Garamond" fo:font-size="11pt" style:font-name-asian="Garamond1" style:font-size-asian="11pt" style:font-name-complex="Garamond1" style:font-size-complex="11pt"/>
    </style:style>
    <style:style style:name="P14" style:family="paragraph" style:parent-style-name="Standard">
      <style:paragraph-properties fo:margin-left="1.143cm" fo:margin-right="0cm" fo:margin-top="0cm" fo:margin-bottom="0.176cm" fo:text-align="justify" style:justify-single-word="false" fo:text-indent="-0.76cm" style:auto-text-indent="false"/>
      <style:text-properties style:font-name="Garamond" fo:font-size="11pt" style:font-name-asian="Garamond1" style:font-size-asian="11pt" style:font-name-complex="Garamond1" style:font-size-complex="11pt"/>
    </style:style>
    <style:style style:name="P15" style:family="paragraph" style:parent-style-name="Standard" style:master-page-name="Standard">
      <style:paragraph-properties fo:margin-top="0cm" fo:margin-bottom="0.212cm" fo:text-align="center" style:justify-single-word="false" style:page-number="auto"/>
      <style:text-properties style:font-name="Garamond" fo:font-size="13pt" fo:font-weight="bold" style:font-name-asian="Garamond1" style:font-size-asian="13pt" style:font-weight-asian="bold" style:font-name-complex="Garamond1" style:font-size-complex="13pt" style:font-weight-complex="bold"/>
    </style:style>
    <style:style style:name="P16" style:family="paragraph" style:parent-style-name="Standard" style:list-style-name="L1">
      <style:paragraph-properties fo:margin-left="1.143cm" fo:margin-right="0cm" fo:margin-top="0cm" fo:margin-bottom="0.176cm" fo:text-align="justify" style:justify-single-word="false" fo:text-indent="-0.76cm" style:auto-text-indent="false"/>
    </style:style>
    <style:style style:name="P17" style:family="paragraph" style:parent-style-name="Standard" style:list-style-name="L1">
      <style:paragraph-properties fo:margin-left="1.143cm" fo:margin-right="0cm" fo:margin-top="0cm" fo:margin-bottom="0.176cm" fo:text-align="justify" style:justify-single-word="false" fo:text-indent="-0.76cm" style:auto-text-indent="false"/>
      <style:text-properties style:font-name="Garamond" fo:font-size="11pt" style:font-name-asian="Garamond1" style:font-size-asian="11pt" style:font-name-complex="Garamond1" style:font-size-complex="11pt"/>
    </style:style>
    <style:style style:name="T1" style:family="text">
      <style:text-properties style:font-name="Garamond" fo:font-size="11pt" style:font-name-asian="Garamond1" style:font-size-asian="11pt" style:font-name-complex="Garamond1" style:font-size-complex="11pt"/>
    </style:style>
    <style:style style:name="T2" style:family="text">
      <style:text-properties style:font-name="Garamond" fo:font-size="11pt" fo:font-weight="bold" style:font-name-asian="Garamond1" style:font-size-asian="11pt" style:font-weight-asian="bold" style:font-name-complex="Garamond1" style:font-size-complex="11pt" style:font-weight-complex="bold"/>
    </style:style>
    <style:style style:name="fr1" style:family="graphic" style:parent-style-name="Graphics">
      <style:graphic-properties fo:margin-left="0cm" fo:margin-right="0cm" style:vertical-pos="top" style:vertical-rel="baseline" fo:padding="0.026cm" fo:border="none"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5"/>
      <text:p text:style-name="P8"><draw:frame draw:style-name="fr1" draw:name="immagini1" text:anchor-type="as-char" svg:width="2.581cm" svg:height="2.357cm" draw:z-index="0"><draw:image xlink:href="Pictures/10000000000005B0000006AC434DA99B.png" xlink:type="simple" xlink:show="embed" xlink:actuate="onLoad"/></draw:frame></text:p>
      <text:p text:style-name="P8">CITTÀ di ALTAMURA</text:p>
      <text:p text:style-name="P9">Città Metropolitana di Bari</text:p>
      <text:p text:style-name="P9">Settore 4° - Servizi alla Persona</text:p>
      <text:p text:style-name="P9">Servizio CULTURA, TURISMO, POLITICHE GIOVANILI</text:p>
      <text:p text:style-name="P1"/>
      <text:p text:style-name="P8">ALLEGATO A</text:p>
      <text:p text:style-name="P10">MODULO DI DOMANDA DI PARTECIPAZIONE</text:p>
      <text:p text:style-name="P1"/>
      <text:p text:style-name="P2">Avviso Pubblico per la selezione del Soggetto Gestore dell'immobile comunale "Ex Palazzo dell'Acquedotto" - Progetto SINERGICA LAB</text:p>
      <text:p text:style-name="P2">(testo aggiornato a seguito della rettifica dell'art. 3 dell'Avviso disposta con Determinazione Dirigenziale n. 1166/26</text:p>
      <text:p text:style-name="P1"/>
      <text:p text:style-name="P7"><text:span text:style-name="T1">Alla </text:span><text:span text:style-name="T2">CITTÀ DI ALTAMURA</text:span></text:p>
      <text:p text:style-name="P5">Settore 4° Politiche Culturali, Turistiche, Sociali, Educative</text:p>
      <text:p text:style-name="P5">Servizio Cultura, Turismo, Politiche Giovanili</text:p>
      <text:p text:style-name="P7"><text:span text:style-name="T1">PEC: </text:span><text:span text:style-name="T2">servizio.culturaturismo@pec.comune.altamura.ba.it</text:span></text:p>
      <text:p text:style-name="P1"/>
      <text:p text:style-name="P6">OGGETTO: Domanda di partecipazione all'Avviso Pubblico per la selezione del Soggetto Gestore dell'immobile comunale "Ex Palazzo dell'Acquedotto", nell'ambito del Progetto SINERGICA LAB.</text:p>
      <text:p text:style-name="P1"/>
      <text:p text:style-name="P4">Il/la sottoscritto/a</text:p>
      <text:p text:style-name="P4">Cognome e nome: ____________________________________________________________</text:p>
      <text:p text:style-name="P4">nato/a a: ______________________________</text:p>
      <text:p text:style-name="P4">il: ______________________________</text:p>
      <text:p text:style-name="P4">codice fiscale: ________________________________________</text:p>
      <text:p text:style-name="P4">residente in via/piazza: _____________________________________________</text:p>
      <text:p text:style-name="P4">comune: ______________________________</text:p>
      <text:p text:style-name="P4">in qualità di legale rappresentante / soggetto delegato* del seguente soggetto proponente: </text:p>
      <text:p text:style-name="P4">(*in caso di soggetto delegato, allegare apposita delega/procura e copia del documento di identità del delegante e del delegato)</text:p>
      <text:p text:style-name="P1"/>
      <text:p text:style-name="P1"/>
      <text:p text:style-name="P1"/>
      <text:p text:style-name="P11"><text:soft-page-break/>SEZIONE 1 - DATI DEL SOGGETTO PROPONENTE</text:p>
      <text:p text:style-name="P4">Denominazione: _______________________________________________________</text:p>
      <text:p text:style-name="P4">Codice fiscale / Partita IVA: ________________________________________</text:p>
      <text:p text:style-name="P4">Sede legale (via/piazza, comune, CAP): _____________________________________________</text:p>
      <text:p text:style-name="P4">Eventuale sede operativa nel Comune di Altamura: ________________________________________</text:p>
      <text:p text:style-name="P4">PEC: _____________________________________________</text:p>
      <text:p text:style-name="P4">Telefono: ______________________________</text:p>
      <text:p text:style-name="P4">E-mail: _____________________________________________</text:p>
      <text:p text:style-name="P1"/>
      <text:p text:style-name="P1"><text:span text:style-name="T2">Forma giuridica del soggetto proponente </text:span><text:span text:style-name="T1">(barrare la casella che interessa - art. 3.1 dell'Avviso):</text:span></text:p>
      <text:p text:style-name="P13">☐ <text:s/>Ente del Terzo Settore (ETS) ai sensi del D.Lgs. n. 117/2017, nella forma di:</text:p>
      <text:p text:style-name="P4"><text:s text:c="5"/></text:p>
      <text:p text:style-name="P13">☐ <text:s/>organizzazione di volontariato</text:p>
      <text:p text:style-name="P13">☐ <text:s/>associazione di promozione sociale</text:p>
      <text:p text:style-name="P13">☐ <text:s/>impresa sociale</text:p>
      <text:p text:style-name="P13">☐ <text:s/>cooperativa sociale</text:p>
      <text:p text:style-name="P13">☐ <text:s/>fondazione</text:p>
      <text:p text:style-name="P13">☐ <text:s/>altro ETS (specificare): _______________________________________________</text:p>
      <text:p text:style-name="P1"/>
      <text:p text:style-name="P13">☐ <text:s/>soggetto senza fini di lucro non iscritto al Registro Unico Nazionale del Terzo Settore (RUNTS), nella forma di:</text:p>
      <text:p text:style-name="P13">☐ <text:s/>associazione riconosciuta</text:p>
      <text:p text:style-name="P13">☐ <text:s/>associazione non riconosciuta</text:p>
      <text:p text:style-name="P13">☐ <text:s/>comitato</text:p>
      <text:p text:style-name="P13">☐ <text:s/>altro ente privo di scopo di lucro costituito ai sensi del codice civile (specificare): _______________________________________________</text:p>
      <text:p text:style-name="P1"/>
      <text:p text:style-name="P13">☐ <text:s/>associazione temporanea di soggetti tra quelli sopra indicati, con individuazione del capofila responsabile nei confronti del Comune (allegare atto costitutivo del raggruppamento con indicazione dei ruoli di ciascun componente nel caso in cui il raggruppamento sia già costituito oppure in caso contrario la <text:s/>dichiarazione di impegno a costituire raggruppamento in caso di aggiudicazione)</text:p>
      <text:p text:style-name="Standard"/>
      <text:p text:style-name="P12">SEZIONE 2 - COMPONENTE GIOVANILE (requisito obbligatorio - art. 3.2 dell'Avviso)</text:p>
      <text:p text:style-name="P4">Il sottoscritto dichiara che la compagine sociale del soggetto proponente è composta da giovani di età inferiore ai 35 anni nella seguente misura (barrare la casella corrispondente):</text:p>
      <text:p text:style-name="P13">☐ <text:s/>componente maggioritaria: 51% ≤ x &lt; 66%</text:p>
      <text:p text:style-name="P13">☐ <text:s/>componente forte: 66% ≤ x &lt; 100%</text:p>
      <text:p text:style-name="P13">☐ <text:s/>componente esclusiva: 100%</text:p>
      <text:p text:style-name="P4">(allegare Elenco dei componenti dell'associazione con indicazione dell'età di ciascuno alla data di presentazione della domanda e copia dei documenti di riconoscimento, ai sensi dell'art. 10 dell'Avviso)</text:p>
      <text:p text:style-name="P11">SEZIONE 3 - DICHIARAZIONI SOSTITUTIVE (artt. 46 e 47 D.P.R. 445/2000)</text:p>
      <text:p text:style-name="P4">Il sottoscritto, consapevole delle sanzioni penali previste dall'art. 76 del D.P.R. 445/2000 per le ipotesi di falsità in atti e dichiarazioni mendaci, DICHIARA, ai sensi degli artt. 46 e 47 del medesimo D.P.R., che il soggetto proponente:</text:p>
      <text:list xml:id="list169639628694694312" text:style-name="L1">
        <text:list-item>
          <text:p text:style-name="P17">ha sede legale o operativa nel Comune di Altamura, ovvero si impegna a stabilirla entro la data di sottoscrizione del contratto di comodato d'uso;</text:p>
        </text:list-item>
        <text:list-item>
          <text:p text:style-name="P16">non si trova in stato di fallimento, liquidazione, amministrazione controllata o concordato preventivo;</text:p>
        </text:list-item>
      </text:list>
      <text:p text:style-name="P14">3. è in regola con gli obblighi contributivi e fiscali;</text:p>
      <text:p text:style-name="P14">4. non è stato condannato, con sentenza passata in giudicato, per reati che comportino l'incapacità a contrattare con la Pubblica Amministrazione;</text:p>
      <text:p text:style-name="P14">5. ha i propri organi di amministrazione composti, per la quota dichiarata nella Sezione 2, da giovani under 35 che non saranno sostituiti durante lo svolgimento del progetto, salvo motivata comunicazione al Comune;</text:p>
      <text:p text:style-name="P14">6. ha preso visione integrale dell'Avviso Pubblico e di tutti i relativi allegati, e accetta incondizionatamente tutte le condizioni ivi contenute;</text:p>
      <text:p text:style-name="P14">7. autorizza il Comune di Altamura al trattamento dei dati personali conferiti con la presente domanda, ai sensi del Regolamento UE n. 2016/679 (GDPR) e del D.Lgs. n. 196/2003 e s.m.i., esclusivamente per le finalità connesse alla presente procedura.</text:p>
      <text:p text:style-name="P11">SEZIONE 4 - DOCUMENTAZIONE ALLEGATA (art. 10 dell'Avviso - a pena di esclusione)</text:p>
      <text:p text:style-name="P13">☐ <text:s/>Il presente Modulo di domanda di partecipazione (Allegato A), firmato digitalmente</text:p>
      <text:p text:style-name="P13">☐ <text:s/>Proposta progettuale redatta secondo le indicazioni di cui all'art. 8 dell'Avviso, firmata digitalmente</text:p>
      <text:p text:style-name="P13">☐ <text:s/>Statuto o atto costitutivo del soggetto proponente</text:p>
      <text:p text:style-name="P13">☐ <text:s/>Elenco dei componenti dell'associazione con indicazione dell'età di ciascuno alla data di presentazione della domanda, con allegate copie dei documenti di riconoscimento</text:p>
      <text:p text:style-name="P13">☐ <text:s/>Curriculum del soggetto proponente e del gruppo di lavoro che seguirà il progetto</text:p>
      <text:p text:style-name="P13">☐ <text:s/>Dichiarazione sostitutiva di atto notorio attestante il possesso dei requisiti di cui all'art. 3 dell'Avviso (Allegato B), firmata dal legale rappresentante</text:p>
      <text:p text:style-name="P13">☐ <text:s/>Eventuale <text:s/>atto costitutivo del raggruppamento con indicazione dei ruoli di ciascun componente nel caso in cui il raggruppamento sia già costituito oppure in caso contrario la <text:s/>dichiarazione di impegno a costituire raggruppamento in caso di aggiudicazione</text:p>
      <text:p text:style-name="P13">☐ <text:s/>Eventuali lettere di intenti o di gradimento da parte di partner del progetto</text:p>
      <text:p text:style-name="P13">☐ <text:s/>Copia di un documento di identità in corso di validità del sottoscrittore</text:p>
      <text:p text:style-name="P13">☐ <text:s/>Eventuale delega/procura, con copia dei documenti di identità del delegante e del delegato (se pertinente)</text:p>
      <text:p text:style-name="P1"/>
      <text:p text:style-name="P4"><text:soft-page-break/>Il sottoscritto dichiara, infine, di essere consapevole che la presentazione della domanda comporta l'autorizzazione al Comune di Altamura ad utilizzare, per ogni comunicazione relativa alla presente procedura, il medesimo mezzo (PEC) utilizzato per l'invio della candidatura.</text:p>
      <text:p text:style-name="P1"/>
      <text:p text:style-name="P4">Luogo e data: _______________________________</text:p>
      <text:p text:style-name="P1"/>
      <text:p text:style-name="P5">Firma digitale del legale rappresentante / soggetto delegato</text:p>
      <text:p text:style-name="P5">_______________________________</text:p>
      <text:p text:style-name="P1"/>
      <text:p text:style-name="P3">Informativa privacy sintetica: i dati personali forniti con la presente domanda saranno trattati dal Comune di Altamura, in qualità di Titolare del trattamento, in conformità al Regolamento UE n. 2016/679 (GDPR) e al D.Lgs. n. 196/2003 come modificato dal D.Lgs. n. 101/2018, esclusivamente per le finalità connesse alla procedura di cui al presente Avviso. Gli interessati potranno esercitare i diritti previsti dagli artt. 15-22 del GDPR rivolgendosi al Responsabile della Protezione dei Dati (DPO) del Comune di Altamur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Garamond1" svg:font-family="Garamond"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0pt" fo:language="it" fo:country="IT" style:font-size-asian="10pt" style:language-asian="zh" style:country-asian="CN" style:font-size-complex="10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0pt" fo:language="it" fo:country="IT" style:font-name-asian="SimSun" style:font-size-asian="10pt" style:language-asian="zh" style:country-asian="CN" style:font-name-complex="Lucida Sans" style:font-size-complex="10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Title" style:family="paragraph" style:parent-style-name="Heading" style:next-style-name="Subtitle" style:default-outline-level="" style:list-style-name="" style:class="chapter">
      <style:paragraph-properties fo:text-align="start"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Heading" style:next-style-name="Text_20_body" style:default-outline-level="1" style:list-style-name="" style:class="text">
      <style:text-properties fo:color="#2e74b5" fo:font-size="16pt" style:font-size-asian="16pt" style:font-size-complex="16pt"/>
    </style:style>
    <style:style style:name="Heading_20_2" style:display-name="Heading 2" style:family="paragraph" style:parent-style-name="Heading" style:next-style-name="Text_20_body" style:default-outline-level="2" style:list-style-name="" style:class="text">
      <style:text-properties fo:color="#2e74b5" fo:font-size="13pt" style:font-size-asian="13pt" style:font-size-complex="13pt"/>
    </style:style>
    <style:style style:name="Heading_20_3" style:display-name="Heading 3" style:family="paragraph" style:parent-style-name="Heading" style:next-style-name="Text_20_body" style:default-outline-level="3" style:list-style-name="" style:class="text">
      <style:text-properties fo:color="#1f4d78" fo:font-size="12pt" style:font-size-asian="12pt" style:font-size-complex="12pt"/>
    </style:style>
    <style:style style:name="Heading_20_4" style:display-name="Heading 4" style:family="paragraph" style:parent-style-name="Heading" style:next-style-name="Text_20_body" style:default-outline-level="4" style:list-style-name="" style:class="text">
      <style:text-properties fo:color="#2e74b5" fo:font-style="italic" style:font-style-asian="italic" style:font-style-complex="italic"/>
    </style:style>
    <style:style style:name="Heading_20_5" style:display-name="Heading 5" style:family="paragraph" style:parent-style-name="Heading" style:next-style-name="Text_20_body" style:default-outline-level="5" style:list-style-name="" style:class="text">
      <style:text-properties fo:color="#2e74b5"/>
    </style:style>
    <style:style style:name="Heading_20_6" style:display-name="Heading 6" style:family="paragraph" style:parent-style-name="Heading" style:next-style-name="Text_20_body" style:default-outline-level="6" style:list-style-name="" style:class="text">
      <style:text-properties fo:color="#1f4d78"/>
    </style:style>
    <style:style style:name="Strong_20_Emphasis" style:display-name="Strong Emphasis" style:family="paragraph" style:default-outline-level="" style:list-style-name="">
      <style:text-properties fo:font-weight="bold" style:font-weight-asian="bold" style:font-weight-complex="bold"/>
    </style:style>
    <style:style style:name="List_20_Paragraph" style:display-name="List Paragraph" style:family="paragraph" style:default-outline-level="" style:list-style-name=""/>
    <style:style style:name="footnote_20_text" style:display-name="footnote text" style:family="paragraph" style:default-outline-level="" style:list-style-name="">
      <style:paragraph-properties fo:margin-top="0cm" fo:margin-bottom="0cm" fo:line-height="100%"/>
      <style:text-properties fo:font-size="10pt" style:font-size-asian="10pt" style:font-size-complex="10pt"/>
    </style:style>
    <style:style style:name="endnote_20_text" style:display-name="endnote text" style:family="paragraph" style:default-outline-level="" style:list-style-name="">
      <style:paragraph-properties fo:margin-top="0cm" fo:margin-bottom="0cm" fo:line-height="100%"/>
      <style:text-properties fo:font-size="10pt" style:font-size-asian="10pt" style:font-size-complex="10pt"/>
    </style:style>
    <style:style style:name="Internet_20_link" style:display-name="Internet link" style:family="text">
      <style:text-properties fo:color="#0563c1" fo:language="zxx" fo:country="none" style:text-underline-style="solid" style:text-underline-width="auto" style:text-underline-color="font-color" style:language-asian="zxx" style:country-asian="none" style:language-complex="zxx" style:country-complex="none"/>
    </style:style>
    <style:style style:name="footnote_20_reference" style:display-name="footnote reference" style:family="text">
      <style:text-properties style:text-position="super 58%"/>
    </style:style>
    <style:style style:name="Footnote_20_Text_20_Char" style:display-name="Footnote Text Char" style:family="text">
      <style:text-properties fo:font-size="10pt" style:font-size-asian="10pt" style:font-size-complex="10pt"/>
    </style:style>
    <style:style style:name="endnote_20_reference" style:display-name="endnote reference" style:family="text">
      <style:text-properties style:text-position="super 58%"/>
    </style:style>
    <style:style style:name="Endnote_20_Text_20_Char" style:display-name="Endnote Text Char" style:family="text">
      <style:text-properties fo:font-size="10pt" style:font-size-asian="10pt" style:font-size-complex="10pt"/>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499cm" fo:margin-right="2.499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Un-named</meta:initial-creator>
    <meta:editing-cycles>6</meta:editing-cycles>
    <meta:creation-date>2026-08-17T06:35:06.200</meta:creation-date>
    <dc:date>2026-08-25T09:43:38.25</dc:date>
    <meta:print-date>2026-08-24T08:21:24.54</meta:print-date>
    <meta:generator>OpenOffice/4.1.15$Win32 OpenOffice.org_project/4115m2$Build-9813</meta:generator>
    <meta:editing-duration>PT19H22M25S</meta:editing-duration>
    <meta:document-statistic meta:table-count="0" meta:image-count="1" meta:object-count="0" meta:page-count="4" meta:paragraph-count="77" meta:word-count="941" meta:character-count="7075"/>
  </office:meta>
</office:document-meta>
</file>